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Arial1"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style:font-name="Times New Roman" fo:font-weight="bold" style:font-weight-asian="bold" style:font-weight-complex="bold"/>
    </style:style>
    <style:style style:name="P2" style:family="paragraph" style:parent-style-name="Standard">
      <style:text-properties style:font-name="Times New Roman" fo:font-weight="normal" style:font-weight-asian="normal" style:font-weight-complex="normal"/>
    </style:style>
    <style:style style:name="P3" style:family="paragraph" style:parent-style-name="Standard">
      <style:text-properties style:font-name="Times New Roman" fo:font-weight="bold" style:font-weight-asian="bold"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Clubkampioenschap jeugd</text:p>
      <text:p text:style-name="P1"/>
      <text:p text:style-name="P2">Op 12 mei speelden 44 van onze jeugdspelers wedstrijdjes, meestal tegen spelers van hun leeftijdscategorie. Zo kunnen ze ervaren hoe andere kinderen van hun leeftijd en geslacht spelen en wat ze zelf al hebben bijgeleerd in het bijna voorbije seizoen. De volgende clubkampioenen gingen met een medaille naar huis:</text:p>
      <text:p text:style-name="P2">meisjes -9: Lasya</text:p>
      <text:p text:style-name="P2">jongens -9: Jeff</text:p>
      <text:p text:style-name="P2">meisjes -11: Femke</text:p>
      <text:p text:style-name="P2">jongens -11: Noah</text:p>
      <text:p text:style-name="P2">jongens -13: Thomas</text:p>
      <text:p text:style-name="P2">meisjes -15: Mien</text:p>
      <text:p text:style-name="P2">jongens -15: Robbe</text:p>
      <text:p text:style-name="P2">meisjes -17: Steffi</text:p>
      <text:p text:style-name="P2">jongens -17: Maxime</text:p>
      <text:p text:style-name="P2">meisjes -19: Jitske</text:p>
      <text:p text:style-name="P2">jongens -19: Jasper</text:p>
      <text:p text:style-name="P2">algemeen clubkampioen meisjes: Jitske</text:p>
      <text:p text:style-name="P2">algemeen clubkampioen jongens: Maxime</text:p>
      <text:p text:style-name="P1"/>
      <text:p text:style-name="P2">Alle minibadspelertjes hebben bovendien het bewijs geleverd dat ze enkele basistechniekjes al goed beheersen: voor hun prestatie bij het optikken en opslaan in forehand en backhand kregen ze allemaal een speciale medaille rond de hals!</text:p>
      <text:p text:style-name="P1"/>
      <text:p text:style-name="P2">Maar vooral een dikke proficiat aan alle spelers die er waren: ze durfden het aan om echte wedstrijden te spelen, ze gaven het beste van zichzelf als het goed ging en ze probeerden niet op te geven als het minder goed ging. Proficiat!</text:p>
      <text:p text:style-name="P2"/>
      <text:p text:style-name="P2">Ook een hartelijke dank aan de helpers die met plezier enkele uren vrije tijd opofferden om de wedstrijdjes in goede banen te leiden: Katleen en Karel, merci! Ook de trainers Margot, Sara en Veerle waren onmisbaar. Maar ook onze oudste jeugdspelers hebben goed geholpen om de minibadspelers hun proefjes te laten afleggen: bedankt aan Jitske, Maxime, Jasper, Anthony en Alyssa! Om op een kleine 2,5 uren zoveel wedstrijden goed te laten verlopen waren we blij met alle helpende handen.</text:p>
      <text:p text:style-name="P1"/>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Arial1"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nl" fo:country="BE"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nl" fo:country="BE" style:letter-kerning="true" style:font-name-asian="SimSun" style:font-size-asian="10.5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423cm" fo:margin-bottom="0.212cm" fo:keep-with-next="always"/>
      <style:text-properties style:font-name="Liberation Sans" fo:font-size="14pt" style:font-name-asian="Microsoft YaHei" style:font-size-asian="14pt" style:font-name-complex="Arial" style:font-size-complex="14pt"/>
    </style:style>
    <style:style style:name="Text_20_body" style:display-name="Text body" style:family="paragraph" style:parent-style-name="Standard" style:class="text">
      <style:paragraph-properties loext:contextual-spacing="false" fo:margin-top="0cm" fo:margin-bottom="0.247cm" fo:line-height="120%"/>
    </style:style>
    <style:style style:name="List" style:family="paragraph" style:parent-style-name="Text_20_body" style:class="list">
      <style:text-properties style:font-size-asian="12pt" style:font-name-complex="Arial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Ari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5-13T11:05:44.746000000</meta:creation-date>
    <dc:date>2026-06-08T11:26:55.89</dc:date>
    <meta:editing-duration>PT4M27S</meta:editing-duration>
    <meta:editing-cycles>3</meta:editing-cycles>
    <meta:generator>OpenOffice/4.1.16$Win32 OpenOffice.org_project/4116m3$Build-9816</meta:generator>
    <meta:document-statistic meta:table-count="0" meta:image-count="0" meta:object-count="0" meta:page-count="1" meta:paragraph-count="18" meta:word-count="249" meta:character-count="1562"/>
  </office:meta>
</office:document-meta>
</file>